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553e1c56014b4547f0bec72b0833a81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La storia del Network Neonatale Italiano risale al 1999, quando si costituì il Network Neonatale Lombardo che raccoglieva i dati di tredici centri di Terapia Intensiva Neonatale. L'esperienza di quel network ha condotto alla pubblicazione di una serie di lavori scientifici sugli indici di gravità e sulla broncodisplasia. Nel 2002 il Network ha allargato la partecipazione all'intero territorio nazionale e nel 2004 è confluito nel più grande Network internazionale, Il Vermont-Oxford Network (VON), che attualmente conta oltre 1000 centri partecipanti in tutto il mondo.</text:p>
      <text:p text:style-name="Text_20_body"><draw:frame draw:style-name="medialeft" draw:name="" text:anchor-type="paragraph" draw:z-index="0" svg:width="7.9375cm" svg:height="4.3920833333333cm"><draw:image xlink:href="Pictures/553e1c56014b4547f0bec72b0833a81c.jpg" xlink:type="simple" xlink:show="embed" xlink:actuate="onLoad"/></draw:frame></text:p>
      <text:p text:style-name="Text_20_body">Nel 2005 i centri partecipanti erano 13 centri, l'anno successsivo 32. Nel 2012 erano ben 93.</text:p>
      <text:p text:style-name="Text_20_body">Scopo del Network Neonatale è “il miglioramento della qualità e della sicurezza delle cure neonatali rivolte ai neonati e alle loro famiglie attraverso programmi coordinati di ricerca, formazione e progetti di miglioramento della qualità”.</text:p>
      <text:p text:style-name="Text_20_body">Questo scopo è perseguito attraverso la sistematica raccolta di outcome e di procedure neonatali e attraverso il puntale confronto dei dati di ogni centro con quelli del Network.</text:p>
      <text:p text:style-name="Text_20_body">Nel 2013 un gruppo di ostetrici e di neonatologi hanno dato vita al Network Perinatale Italiano, con l'intento di colmare la lacuna relativa alla mancanza di dati ostetrici. Il Network Neonatale Italiano è partner attivo di questo progetto, al quale ha fornito strumenti operativi e di conoscenza utili per far partire, con l'inizio del 2014, la raccolta dati, che rappresenta una assoluta novità nel panorama internazionale: mai infatti si è realizzata una raccolta dati così estesa ed approfondita, che permette di sapere tutto sulla storia fetale e neonatale dei bambini di peso molto bass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